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569000000B704DF3AA4861C96AE.jpg" manifest:media-type="image/jpeg"/>
  <manifest:file-entry manifest:full-path="Pictures/1000020100000051000000585FD1663637F3EB49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S PGothic" svg:font-family="'MS PGothic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Times New Roman" fo:font-size="14pt" style:font-size-asian="14pt" style:font-name-complex="Times New Roman1" style:font-size-complex="14pt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gmail-msonospacing">
      <style:paragraph-properties fo:margin-top="0cm" fo:margin-bottom="0cm" loext:contextual-spacing="false" fo:text-align="justify" style:justify-single-word="false"/>
      <style:text-properties fo:font-size="14pt" style:font-size-asian="14pt" style:font-size-complex="14pt"/>
    </style:style>
    <style:style style:name="P4" style:family="paragraph" style:parent-style-name="Standard" style:master-page-name="Standard">
      <style:paragraph-properties style:page-number="auto"/>
      <style:text-properties fo:color="#996600" style:font-name="Arial" fo:font-size="14pt" fo:font-style="italic" style:font-size-asian="14pt" style:font-style-asian="italic" style:font-name-complex="Arial1" style:font-size-complex="14pt"/>
    </style:style>
    <style:style style:name="P5" style:family="paragraph" style:parent-style-name="Standard" style:list-style-name="WWNum45">
      <style:paragraph-properties fo:text-align="justify" style:justify-single-word="false"/>
    </style:style>
    <style:style style:name="P6" style:family="paragraph" style:parent-style-name="No_20_Spacing" style:list-style-name="WWNum48">
      <style:paragraph-properties fo:margin-top="0.494cm" fo:margin-bottom="0.212cm" loext:contextual-spacing="false" fo:text-align="justify" style:justify-single-word="false"/>
    </style:style>
    <style:style style:name="P7" style:family="paragraph" style:parent-style-name="List_20_Paragraph">
      <style:paragraph-properties fo:margin-top="0.494cm" fo:margin-bottom="0.494cm" loext:contextual-spacing="true" fo:text-align="justify" style:justify-single-word="fals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P8" style:family="paragraph" style:parent-style-name="List_20_Paragraph" style:list-style-name="WWNum45">
      <style:paragraph-properties fo:margin-top="0.494cm" fo:margin-bottom="0.494cm" loext:contextual-spacing="true" fo:text-align="justify" style:justify-single-word="fals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P9" style:family="paragraph" style:parent-style-name="List_20_Paragraph" style:list-style-name="WWNum48">
      <style:paragraph-properties fo:margin-top="0.494cm" fo:margin-bottom="0.494cm" loext:contextual-spacing="true" fo:text-align="justify" style:justify-single-word="fals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T1" style:family="text">
      <style:text-properties fo:color="#996600" style:font-name="Arial" fo:font-size="16pt" fo:font-style="italic" fo:font-weight="bold" style:font-size-asian="16pt" style:font-style-asian="italic" style:font-weight-asian="bold" style:font-name-complex="Arial1" style:font-size-complex="16pt" style:font-weight-complex="bold"/>
    </style:style>
    <style:style style:name="T2" style:family="text">
      <style:text-properties fo:color="#996600" style:font-name="Arial" fo:font-size="16pt" fo:font-style="italic" fo:font-weight="bold" officeooo:rsid="005175e7" style:font-size-asian="16pt" style:font-style-asian="italic" style:font-weight-asian="bold" style:font-name-complex="Arial1" style:font-size-complex="16pt" style:font-weight-complex="bold"/>
    </style:style>
    <style:style style:name="T3" style:family="text">
      <style:text-properties fo:color="#996600" style:font-name="Arial" fo:font-size="16pt" fo:font-style="italic" fo:font-weight="bold" officeooo:rsid="003ff1b5" style:font-size-asian="16pt" style:font-style-asian="italic" style:font-weight-asian="bold" style:font-name-complex="Arial1" style:font-size-complex="16pt" style:font-weight-complex="bold"/>
    </style:style>
    <style:style style:name="T4" style:family="text">
      <style:text-properties fo:color="#996600" style:font-name="Arial" fo:font-size="16pt" fo:font-style="italic" fo:font-weight="bold" officeooo:rsid="004afbe1" style:font-size-asian="16pt" style:font-style-asian="italic" style:font-weight-asian="bold" style:font-name-complex="Arial1" style:font-size-complex="16pt" style:font-weight-complex="bold"/>
    </style:style>
    <style:style style:name="T5" style:family="text">
      <style:text-properties fo:color="#996600" style:font-name="Arial" fo:font-size="16pt" fo:font-style="italic" fo:font-weight="bold" officeooo:rsid="004e9cac" style:font-size-asian="16pt" style:font-style-asian="italic" style:font-weight-asian="bold" style:font-name-complex="Arial1" style:font-size-complex="16pt" style:font-weight-complex="bold"/>
    </style:style>
    <style:style style:name="T6" style:family="text">
      <style:text-properties fo:color="#996600" style:font-name="Arial" fo:font-size="16pt" fo:font-style="italic" fo:font-weight="bold" officeooo:rsid="0052b835" style:font-size-asian="16pt" style:font-style-asian="italic" style:font-weight-asian="bold" style:font-name-complex="Arial1" style:font-size-complex="16pt" style:font-weight-complex="bold"/>
    </style:style>
    <style:style style:name="T7" style:family="text">
      <style:text-properties fo:color="#996600" style:font-name="Arial" fo:font-size="16pt" fo:font-style="italic" fo:font-weight="bold" officeooo:rsid="005be21b" style:font-size-asian="16pt" style:font-style-asian="italic" style:font-weight-asian="bold" style:font-name-complex="Arial1" style:font-size-complex="16pt" style:font-weight-complex="bold"/>
    </style:style>
    <style:style style:name="T8" style:family="text">
      <style:text-properties fo:color="#996600" style:font-name="Arial" fo:font-size="16pt" fo:font-style="italic" fo:font-weight="bold" officeooo:rsid="0063a0ad" style:font-size-asian="16pt" style:font-style-asian="italic" style:font-weight-asian="bold" style:font-name-complex="Arial1" style:font-size-complex="16pt" style:font-weight-complex="bold"/>
    </style:style>
    <style:style style:name="T9" style:family="text">
      <style:text-properties fo:color="#996600" style:font-name="Arial" fo:font-size="16pt" fo:font-style="italic" fo:font-weight="bold" officeooo:rsid="0063f8ed" style:font-size-asian="16pt" style:font-style-asian="italic" style:font-weight-asian="bold" style:font-name-complex="Arial1" style:font-size-complex="16pt" style:font-weight-complex="bold"/>
    </style:style>
    <style:style style:name="T10" style:family="text">
      <style:text-properties fo:color="#996600" style:font-name="Arial" fo:language="cs" fo:country="CZ" fo:font-weight="normal" style:letter-kerning="true" style:font-name-asian="NSimSun" style:language-asian="zh" style:country-asian="CN" style:font-weight-asian="normal" style:font-name-complex="Arial1" style:language-complex="hi" style:country-complex="IN" style:font-weight-complex="normal"/>
    </style:style>
    <style:style style:name="T11" style:family="text">
      <style:text-properties fo:color="#996600" style:font-name="Arial" fo:language="cs" fo:country="CZ" fo:font-weight="normal" officeooo:rsid="0063f8ed" style:letter-kerning="true" style:font-name-asian="NSimSun" style:language-asian="zh" style:country-asian="CN" style:font-weight-asian="normal" style:font-name-complex="Arial1" style:language-complex="hi" style:country-complex="IN" style:font-weight-complex="normal"/>
    </style:style>
    <style:style style:name="T12" style:family="text">
      <style:text-properties fo:color="#996600" style:font-name="Arial" fo:language="cs" fo:country="CZ" style:letter-kerning="true" style:font-name-asian="NSimSun" style:language-asian="zh" style:country-asian="CN" style:font-name-complex="Arial1" style:language-complex="hi" style:country-complex="IN"/>
    </style:style>
    <style:style style:name="T13" style:family="text">
      <style:text-properties fo:color="#996600" style:font-name="Arial" fo:font-size="14pt" fo:language="cs" fo:country="CZ" fo:font-weight="normal" style:letter-kerning="true" style:font-name-asian="NSimSun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14" style:family="text">
      <style:text-properties fo:color="#996600" style:font-name="Arial" fo:font-size="14pt" fo:language="cs" fo:country="CZ" fo:font-weight="normal" officeooo:rsid="0063a0ad" style:letter-kerning="true" style:font-name-asian="NSimSun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15" style:family="text">
      <style:text-properties fo:color="#996600" style:font-name="Arial" fo:font-size="14pt" fo:language="cs" fo:country="CZ" fo:font-weight="normal" officeooo:rsid="0063f8ed" style:letter-kerning="true" style:font-name-asian="NSimSun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16" style:family="text">
      <style:text-properties fo:color="#996600" style:font-name="Arial" fo:font-size="14pt" fo:language="cs" fo:country="CZ" style:letter-kerning="true" style:font-name-asian="NSimSun" style:font-size-asian="14pt" style:language-asian="zh" style:country-asian="CN" style:font-name-complex="Arial1" style:font-size-complex="14pt" style:language-complex="hi" style:country-complex="IN"/>
    </style:style>
    <style:style style:name="T17" style:family="text">
      <style:text-properties style:font-name="Times New Roman" fo:font-size="16pt" fo:font-weight="bold" style:font-size-asian="16pt" style:font-weight-asian="bold" style:font-name-complex="Times New Roman1" style:font-size-complex="16pt" style:font-weight-complex="bold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draw:frame draw:style-name="fr1" draw:name="Obrázek 1" text:anchor-type="char" svg:x="-1.473cm" svg:y="-1.309cm" svg:width="18.958cm" svg:height="2.499cm" draw:z-index="0"><draw:image xlink:href="Pictures/1000000000000569000000B704DF3AA4861C96AE.jpg" xlink:type="simple" xlink:show="embed" xlink:actuate="onLoad" loext:mime-type="image/jpeg"/><draw:contour-polygon svg:width="15.936cm" svg:height="2.055cm" svg:viewBox="0 0 15936 2055" draw:points="-9,0 -9,2055 15927,2055 15927,0" draw:recreate-on-edit="false"/></draw:frame><draw:frame draw:style-name="fr1" draw:name="Obrázek 2" text:anchor-type="char" svg:x="15.767cm" svg:y="-0.536cm" svg:width="1.217cm" svg:height="1.323cm" draw:z-index="1"><draw:image xlink:href="Pictures/1000020100000051000000585FD1663637F3EB49.png" xlink:type="simple" xlink:show="embed" xlink:actuate="onLoad" loext:mime-type="image/png"/><draw:contour-polygon svg:width="77px" svg:height="80px" svg:viewBox="0 0 77 80" draw:points="-2,0 -2,80 75,80 75,0" draw:recreate-on-edit="false"/></draw:frame></text:p>
      <text:p text:style-name="Standard"><text:span text:style-name="T1">Hlášení obecního rozhlasu ze dne </text:span><text:span text:style-name="T8">1</text:span><text:span text:style-name="T9">0</text:span><text:span text:style-name="T3">.</text:span><text:span text:style-name="T4"> </text:span><text:span text:style-name="T8">červ</text:span><text:span text:style-name="T9">ence</text:span><text:span text:style-name="T2"> </text:span><text:span text:style-name="T6">v 1</text:span><text:span text:style-name="T9">7</text:span><text:span text:style-name="T6">:</text:span><text:span text:style-name="T9">0</text:span><text:span text:style-name="T7">0</text:span><text:span text:style-name="T5">:</text:span></text:p>
      <text:list xml:id="list4063575167" text:style-name="WWNum48">
        <text:list-item>
          <text:p text:style-name="P6"><text:span text:style-name="Strong"><text:span text:style-name="T13">MUDr. Petr Mitáš má zítra ve čtvrtek 11.</text:span></text:span><text:span text:style-name="Strong"><text:span text:style-name="T15">7.</text:span></text:span><text:span text:style-name="Strong"><text:span text:style-name="T13"> + v pátek 12.7. dovolenou, akutní případy ošetří pohotovost Hranice nebo Přerov. </text:span></text:span><text:span text:style-name="Strong"><text:span text:style-name="T15">O</text:span></text:span><text:span text:style-name="Strong"><text:span text:style-name="T13"> neschopenku nebo léky lze požádat </text:span></text:span><text:span text:style-name="Strong"><text:span text:style-name="T15">e</text:span></text:span><text:span text:style-name="Strong"><text:span text:style-name="T13">m</text:span></text:span><text:span text:style-name="Strong"><text:span text:style-name="T15">a</text:span></text:span><text:span text:style-name="Strong"><text:span text:style-name="T13">ilem: mitas.petr@tiscali.cz.</text:span></text:span></text:p>
        </text:list-item>
        <text:list-item>
          <text:p text:style-name="P9"><text:span text:style-name="Strong"><text:span text:style-name="T10">Tento pátek 12.7.2024 ve 20 hodin Vás zve </text:span></text:span><text:span text:style-name="Strong"><text:span text:style-name="T11">M</text:span></text:span><text:span text:style-name="Strong"><text:span text:style-name="T10">yslivecké sdružení Horní Újezd na hřiště na červencovou noc. </text:span></text:span><text:span text:style-name="Strong"><text:span text:style-name="T11">M</text:span></text:span><text:span text:style-name="Strong"><text:span text:style-name="T10">yslivci Vás zvou <text:s/>nejen k tanci a poslechu hudba bude hrát Esmeralda. Je připravena bohatá tombola a zvěřinové speciality. Kdo bude mít zájem může si přijít od 19:00 hodin i do kast</text:span></text:span><text:span text:style-name="Strong"><text:span text:style-name="T11">r</text:span></text:span><text:span text:style-name="Strong"><text:span text:style-name="T10">ůlků. Jste srdečně zváni.</text:span></text:span></text:p>
        </text:list-item>
      </text:list>
      <text:p text:style-name="P7"><text:span text:style-name="Strong"><text:span text:style-name="T13"/></text:span></text:p>
      <text:list xml:id="list81641045639884" text:continue-numbering="true" text:style-name="WWNum48">
        <text:list-item>
          <text:p text:style-name="P9"><text:span text:style-name="Strong"><text:span text:style-name="T10">Vážení občané a farníci z obce po 16 letech se budeme v sobotu 20. července loučit s naším farářem otcem Vratislavem Kozubem. Rozloučení proběhne po sobotní mši svaté, která bude v 18:00 hodin. Chtěli bychom mu poděkovat za duchovní službu peněžním darem. </text:span></text:span><text:span text:style-name="Strong"><text:span text:style-name="T11">P</text:span></text:span><text:span text:style-name="Strong"><text:span text:style-name="T10">okud chcete přispět, můžete v kostele, vždy při mši svaté ve čtvrtek nebo v neděli do pokladničky na stolečku, nebo přineste dar na OÚ .</text:span></text:span></text:p>
        </text:list-item>
      </text:list>
      <text:list xml:id="list1159035230" text:style-name="WWNum45">
        <text:list-header>
          <text:p text:style-name="P5"><text:span text:style-name="Strong"><text:span text:style-name="T13"/></text:span></text:p>
          <text:p text:style-name="P8"><text:span text:style-name="Strong"><text:span text:style-name="T13"/></text:span></text:p>
        </text:list-header>
      </text:list>
      <text:p text:style-name="P1"><text:span text:style-name="Strong"><text:span text:style-name="T13"/></text:span></text:p>
      <text:p text:style-name="P3"><text:span text:style-name="Strong"><text:span text:style-name="T10"><text:s/></text:span></text:span></text:p>
      <text:p text:style-name="P1"><text:span text:style-name="Strong"><text:span text:style-name="T13"/></text:span></text:p>
      <text:p text:style-name="P2"><text:span text:style-name="Strong"><text:span text:style-name="T13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S PGothic" svg:font-family="'MS PGothic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cm" fo:margin-right="0cm" fo:margin-top="0.176cm" fo:margin-bottom="0.176cm" loext:contextual-spacing="false" fo:text-indent="0cm" style:auto-text-indent="false"/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HTML_20_Preformatted" style:display-name="HTML Preformatted" style:family="paragraph" style:parent-style-name="Standard" style:default-outline-level="">
      <style:paragraph-properties fo:margin-top="0cm" fo:margin-bottom="0cm" loext:contextual-spacing="false" fo:line-height="100%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No_20_Spacing" style:display-name="No Spacing" style:family="paragraph" style:default-outline-level="">
      <style:paragraph-properties fo:margin-left="0cm" fo:margin-right="0cm" fo:margin-top="0.494cm" fo:margin-bottom="0.494cm" loext:contextual-spacing="false" fo:line-height="100%" fo:text-align="start" style:justify-single-word="false" fo:orphans="2" fo:widows="2" fo:text-indent="-0.63cm" style:auto-text-indent="false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Body_20_Text_20_2" style:display-name="Body Text 2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western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lain_20_Text" style:display-name="Plain Text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_2d_wm-msonormal" style:display-name="-wm-msonormal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_2d_wm-text" style:display-name="-wm-text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gmail-msonospacing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Text_20_bubliny_20_Char" style:display-name="Text bubliny Ch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Záhlaví_20_Char" style:display-name="Záhlaví Char" style:family="text" style:parent-style-name="Default_20_Paragraph_20_Font"/>
    <style:style style:name="Zápatí_20_Char" style:display-name="Zápatí Char" style:family="text" style:parent-style-name="Default_20_Paragraph_20_Fon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rmátovaný_20_v_20_HTML_20_Char" style:display-name="Formátovaný v HTML Char" style:family="text" style:parent-style-name="Default_20_Paragraph_20_Font"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Label_20_55" style:display-name="ListLabel 55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6" style:display-name="ListLabel 46" style:family="text">
      <style:text-properties fo:font-weight="normal" style:font-weight-asian="normal"/>
    </style:style>
    <style:style style:name="ListLabel_20_45" style:display-name="ListLabel 45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ListLabel_20_44" style:display-name="ListLabel 44" style:family="text">
      <style:text-properties fo:font-weight="normal" style:font-weight-asian="normal"/>
    </style:style>
    <style:style style:name="ListLabel_20_43" style:display-name="ListLabel 43" style:family="text">
      <style:text-properties fo:font-weight="normal" style:font-weight-asian="normal"/>
    </style:style>
    <style:style style:name="ListLabel_20_42" style:display-name="ListLabel 42" style:family="text">
      <style:text-properties fo:font-weight="normal" style:font-weight-asian="normal"/>
    </style:style>
    <style:style style:name="ListLabel_20_41" style:display-name="ListLabel 41" style:family="text">
      <style:text-properties fo:font-weight="normal" style:font-weight-asian="normal"/>
    </style:style>
    <style:style style:name="ListLabel_20_40" style:display-name="ListLabel 40" style:family="text">
      <style:text-properties fo:font-weight="normal" style:font-weight-asian="normal"/>
    </style:style>
    <style:style style:name="ListLabel_20_39" style:display-name="ListLabel 39" style:family="text">
      <style:text-properties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7" style:display-name="ListLabel 37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0" style:display-name="ListLabel 30" style:family="text">
      <style:text-properties style:font-name-asian="Calibri1" style:font-family-asian="Calibri" style:font-family-generic-asian="system" style:font-pitch-asian="variable"/>
    </style:style>
    <style:style style:name="ListLabel_20_29" style:display-name="ListLabel 29" style:family="text">
      <style:text-properties style:font-name-asian="Calibri1" style:font-family-asian="Calibri" style:font-family-generic-asian="system" style:font-pitch-asian="variable"/>
    </style:style>
    <style:style style:name="ListLabel_20_28" style:display-name="ListLabel 28" style:family="text">
      <style:text-properties fo:font-size="14pt" style:font-size-asian="14pt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6" style:display-name="ListLabel 26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7" style:display-name="ListLabel 17" style:family="text">
      <style:text-properties fo:font-style="normal" fo:font-weight="normal" style:font-style-asian="normal" style:font-weight-asian="normal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fo:font-style="normal" fo:font-weight="normal" style:font-style-asian="normal" style:font-weight-asian="normal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use-window-font-color="true" fo:font-size="16pt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ListLabel_20_2" style:display-name="ListLabel 2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ListLabel_20_1" style:display-name="ListLabel 1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Nadpis_20_1_20_Char" style:display-name="Nadpis 1 Char" style:family="text" style:parent-style-name="Default_20_Paragraph_20_Font"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ListLabel_20_56" style:display-name="ListLabel 56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ListLabel_20_64" style:display-name="ListLabel 64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65" style:display-name="ListLabel 65" style:family="text">
      <style:text-properties fo:color="#996633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Numbering_20_Symbols" style:display-name="Numbering Symbols" style:family="text"/>
    <style:style style:name="Základní_20_text_20_2_20_Char" style:display-name="Základní text 2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rostý_20_text_20_Char" style:display-name="Prostý text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Základní_20_text_20_Char" style:display-name="Základní text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Nadpis_20_2_20_Char" style:display-name="Nadpis 2 Char" style:family="text" style:parent-style-name="Default_20_Paragraph_20_Font">
      <style:text-properties fo:color="#5590cc" style:font-name="Calibri" fo:font-family="Calibri" style:font-family-generic="roman" style:font-pitch="variable" fo:font-size="12pt" fo:language="en" fo:country="US" style:font-name-asian="MS PGothic" style:font-family-asian="'MS PGothic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3pt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6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6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7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8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9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20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24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25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6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7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8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29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30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3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3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34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35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3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bullet text:level="1" text:style-name="ListLabel_20_37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38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39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40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15.769cm" fo:margin-left="16.40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4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4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</text:list-style>
    <text:list-style style:name="WWNum4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  <text:list-style style:name="WWNum49">
      <text:list-level-style-number text:level="1" text:style-name="ListLabel_20_44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number text:level="1" text:style-name="ListLabel_20_4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1">
      <text:list-level-style-number text:level="1" text:style-name="ListLabel_20_5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-top="1.626cm" fo:padding-bottom="0.377cm" fo:padding-left="1.626cm" fo:padding-right="1.62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="1.1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0-04T06:50:00</meta:creation-date>
    <meta:initial-creator>Koryčánek Tomáš</meta:initial-creator>
    <dc:language>cs-CZ</dc:language>
    <meta:print-date>2019-01-05T19:12:00</meta:print-date>
    <dc:date>2024-07-11T08:16:39.470000000</dc:date>
    <meta:editing-cycles>112</meta:editing-cycles>
    <meta:editing-duration>PT7H48M15S</meta:editing-duration>
    <meta:generator>LibreOffice/6.2.0.3$Windows_X86_64 LibreOffice_project/98c6a8a1c6c7b144ce3cc729e34964b47ce25d62</meta:generator>
    <meta:document-statistic meta:table-count="0" meta:image-count="2" meta:object-count="0" meta:page-count="1" meta:paragraph-count="5" meta:word-count="159" meta:character-count="957" meta:non-whitespace-character-count="80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